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900000219F09CD66C7DA8AD1B.jpg" manifest:media-type="image/jpeg"/>
  <manifest:file-entry manifest:full-path="Pictures/10000000000001150000018FC99A39C26687B74C.jpg" manifest:media-type="image/jpeg"/>
  <manifest:file-entry manifest:full-path="Pictures/10000000000001410000016563E8B6B0F98806BF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Castellar" svg:font-family="Castellar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 Light1" svg:font-family="'Calibri Light'" style:font-adornments="Regular" style:font-family-generic="swiss" style:font-pitch="variable"/>
    <style:font-face style:name="Eras Medium ITC" svg:font-family="'Eras Medium IT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line-height="0.035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" style:family="paragraph" style:parent-style-name="Standard">
      <style:paragraph-properties fo:line-height="0.478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3" style:family="paragraph" style:parent-style-name="Standard">
      <style:paragraph-properties fo:line-height="0.004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4" style:family="paragraph" style:parent-style-name="Standard">
      <style:paragraph-properties fo:line-height="0.005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4pt" officeooo:rsid="001d92b3" officeooo:paragraph-rsid="000c5a82" style:font-size-asian="14pt" style:font-size-complex="14pt"/>
    </style:style>
    <style:style style:name="P6" style:family="paragraph" style:parent-style-name="Standard">
      <style:paragraph-properties fo:margin-left="4.163cm" fo:margin-right="0cm" fo:line-height="98%" fo:text-indent="0cm" style:auto-text-indent="false"/>
      <style:text-properties style:font-name="Eras Medium ITC" fo:font-size="18pt" fo:font-weight="bold" style:font-name-asian="Eras Medium ITC" style:font-size-asian="18pt" style:font-weight-asian="bold" style:font-name-complex="Eras Medium ITC"/>
    </style:style>
    <style:style style:name="P7" style:family="paragraph" style:parent-style-name="Standard">
      <style:paragraph-properties fo:margin-left="0cm" fo:margin-right="0.529cm" style:line-height-at-least="0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0.529cm" style:line-height-at-least="0cm" fo:text-align="center" style:justify-single-word="false" fo:text-indent="0cm" style:auto-text-indent="false"/>
      <style:text-properties style:font-name="Eras Medium ITC" fo:font-weight="bold" style:font-name-asian="Eras Medium ITC" style:font-weight-asian="bold" style:font-name-complex="Eras Medium ITC"/>
    </style:style>
    <style:style style:name="P9" style:family="paragraph" style:parent-style-name="Standard">
      <style:paragraph-properties fo:margin-left="0cm" fo:margin-right="0.529cm" fo:line-height="98%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0.494cm" style:line-height-at-least="0cm" fo:text-align="center" style:justify-single-word="false" fo:text-indent="0cm" style:auto-text-indent="false"/>
      <style:text-properties style:font-name="Eras Medium ITC" fo:font-weight="bold" style:font-name-asian="Eras Medium ITC" style:font-weight-asian="bold" style:font-name-complex="Eras Medium ITC"/>
    </style:style>
    <style:style style:name="P11" style:family="paragraph" style:parent-style-name="Standard">
      <style:paragraph-properties fo:margin-left="0cm" fo:margin-right="0.494cm" fo:line-height="98%" fo:text-align="center" style:justify-single-word="false" fo:text-indent="0cm" style:auto-text-indent="false"/>
      <style:text-properties style:font-name="Eras Medium ITC" fo:font-weight="bold" style:font-name-asian="Eras Medium ITC" style:font-weight-asian="bold" style:font-name-complex="Eras Medium ITC"/>
    </style:style>
    <style:style style:name="P12" style:family="paragraph" style:parent-style-name="Standard" style:master-page-name="Standard">
      <style:paragraph-properties fo:margin-left="4.304cm" fo:margin-right="0cm" style:line-height-at-least="0cm" fo:text-indent="0cm" style:auto-text-indent="false" style:page-number="auto"/>
      <style:text-properties style:font-name="Eras Medium ITC" fo:font-size="12pt" fo:font-weight="bold" style:font-name-asian="Eras Medium ITC" style:font-size-asian="12pt" style:font-weight-asian="bold" style:font-name-complex="Eras Medium ITC"/>
    </style:style>
    <style:style style:name="P13" style:family="paragraph" style:parent-style-name="Standard">
      <style:paragraph-properties fo:text-align="start" style:justify-single-word="false"/>
      <style:text-properties officeooo:paragraph-rsid="000c5a82"/>
    </style:style>
    <style:style style:name="P14" style:family="paragraph" style:parent-style-name="Standard">
      <style:paragraph-properties fo:text-align="center" style:justify-single-word="false"/>
      <style:text-properties style:font-name="Castellar" fo:font-size="14pt" officeooo:rsid="00120dfa" officeooo:paragraph-rsid="00120dfa" style:font-name-asian="Times New Roman" style:font-size-asian="14pt" style:font-size-complex="14pt"/>
    </style:style>
    <style:style style:name="P15" style:family="paragraph" style:parent-style-name="Standard">
      <style:paragraph-properties fo:text-align="start" style:justify-single-word="false"/>
      <style:text-properties style:font-name="Castellar" fo:font-size="14pt" officeooo:rsid="00120dfa" officeooo:paragraph-rsid="00120dfa" style:font-name-asian="Times New Roman" style:font-size-asian="12.25pt" style:font-size-complex="14pt"/>
    </style:style>
    <style:style style:name="P16" style:family="paragraph" style:parent-style-name="Standard">
      <style:paragraph-properties fo:text-align="center" style:justify-single-word="false"/>
      <style:text-properties style:font-name="Castellar" fo:font-size="14pt" officeooo:rsid="00120dfa" officeooo:paragraph-rsid="00120dfa" style:font-name-asian="Times New Roman" style:font-size-asian="12.25pt" style:font-size-complex="14pt"/>
    </style:style>
    <style:style style:name="P17" style:family="paragraph" style:parent-style-name="Standard">
      <style:paragraph-properties fo:text-align="center" style:justify-single-word="false"/>
      <style:text-properties style:font-name="Calibri Light" fo:font-size="12pt" officeooo:rsid="00120dfa" officeooo:paragraph-rsid="00120dfa" style:font-name-asian="Times New Roman" style:font-size-asian="12pt" style:font-size-complex="12pt"/>
    </style:style>
    <style:style style:name="P18" style:family="paragraph" style:parent-style-name="Standard">
      <style:paragraph-properties fo:text-align="start" style:justify-single-word="false"/>
      <style:text-properties style:font-name="Calibri Light1" fo:font-size="14pt" officeooo:rsid="00120dfa" officeooo:paragraph-rsid="00120dfa" style:font-name-asian="Times New Roman" style:font-size-asian="12.25pt" style:font-size-complex="14pt"/>
    </style:style>
    <style:style style:name="P19" style:family="paragraph" style:parent-style-name="Standard">
      <style:paragraph-properties fo:text-align="center" style:justify-single-word="false"/>
      <style:text-properties style:font-name="Calibri Light1" fo:font-size="14pt" officeooo:rsid="00120dfa" officeooo:paragraph-rsid="00120dfa" style:font-name-asian="Times New Roman" style:font-size-asian="12.25pt" style:font-size-complex="14pt"/>
    </style:style>
    <style:style style:name="P20" style:family="paragraph" style:parent-style-name="Standard">
      <style:paragraph-properties fo:text-align="center" style:justify-single-word="false"/>
      <style:text-properties style:font-name="Calibri Light1" fo:font-size="16pt" officeooo:rsid="00120dfa" officeooo:paragraph-rsid="00120dfa" style:font-name-asian="Times New Roman" style:font-size-asian="16pt" style:font-size-complex="16pt"/>
    </style:style>
    <style:style style:name="P21" style:family="paragraph" style:parent-style-name="Standard">
      <style:paragraph-properties fo:text-align="start" style:justify-single-word="false"/>
      <style:text-properties style:font-name="Calibri Light1" fo:font-size="12pt" officeooo:rsid="00120dfa" officeooo:paragraph-rsid="00120dfa" style:font-name-asian="Times New Roman" style:font-size-asian="12pt" style:font-size-complex="12pt"/>
    </style:style>
    <style:style style:name="P22" style:family="paragraph" style:parent-style-name="Standard">
      <style:paragraph-properties fo:text-align="start" style:justify-single-word="false"/>
      <style:text-properties style:font-name="Calibri Light1" fo:font-size="12pt" officeooo:rsid="00120dfa" officeooo:paragraph-rsid="0013b3f4" style:font-name-asian="Times New Roman" style:font-size-asian="12pt" style:font-size-complex="12pt"/>
    </style:style>
    <style:style style:name="P23" style:family="paragraph" style:parent-style-name="Standard">
      <style:paragraph-properties fo:text-align="center" style:justify-single-word="false"/>
      <style:text-properties style:font-name="Calibri Light1" fo:font-size="12pt" officeooo:rsid="00120dfa" officeooo:paragraph-rsid="00120dfa" style:font-name-asian="Times New Roman" style:font-size-asian="10.5pt" style:font-size-complex="12pt"/>
    </style:style>
    <style:style style:name="P24" style:family="paragraph" style:parent-style-name="Standard">
      <style:paragraph-properties fo:text-align="start" style:justify-single-word="false"/>
      <style:text-properties style:font-name="Calibri Light1" fo:font-size="12pt" officeooo:rsid="00120dfa" officeooo:paragraph-rsid="00120dfa" style:font-name-asian="Times New Roman" style:font-size-asian="10.5pt" style:font-size-complex="12pt"/>
    </style:style>
    <style:style style:name="T1" style:family="text">
      <style:text-properties style:font-name="Eras Medium ITC" fo:font-weight="bold" style:font-name-asian="Eras Medium ITC" style:font-weight-asian="bold" style:font-name-complex="Eras Medium ITC"/>
    </style:style>
    <style:style style:name="T2" style:family="text">
      <style:text-properties style:font-name="Times New Roman" fo:font-size="14pt" style:font-size-asian="14pt" style:font-size-complex="14pt"/>
    </style:style>
    <style:style style:name="T3" style:family="text">
      <style:text-properties style:font-name="Times New Roman" fo:font-size="14pt" officeooo:rsid="001d92b3" style:font-size-asian="14pt" style:font-size-complex="14pt"/>
    </style:style>
    <style:style style:name="T4" style:family="text">
      <style:text-properties style:font-name-asian="Cambria" style:font-name-complex="Cambria"/>
    </style:style>
    <style:style style:name="T5" style:family="text">
      <style:text-properties officeooo:rsid="00070cd1" style:font-name-asian="Cambria" style:font-name-complex="Cambria"/>
    </style:style>
    <style:style style:name="T6" style:family="text">
      <style:text-properties fo:font-style="normal" fo:font-weight="bold" style:font-name-asian="Cambria" style:font-style-asian="normal" style:font-weight-asian="bold" style:font-name-complex="Cambria" style:font-style-complex="normal" style:font-weight-complex="bold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Immagine1" text:anchor-type="char" svg:x="3.56cm" svg:y="0.012cm" svg:width="10.481cm" svg:height="6.368cm" draw:z-index="0"><draw:image xlink:href="Pictures/100000000000033900000219F09CD66C7DA8AD1B.jpg" xlink:type="simple" xlink:show="embed" xlink:actuate="onLoad" loext:mime-type="image/jpeg"/></draw:frame><text:bookmark text:name="page1"/>ASSOCIAZIONE SPORTIVA DILETTANTISTICA:</text:p>
      <text:p text:style-name="P1"/>
      <text:p text:style-name="P6"><draw:frame draw:style-name="fr1" draw:name="Immagine2" text:anchor-type="char" svg:x="-0.132cm" svg:y="0.138cm" svg:width="3.519cm" svg:height="5.075cm" draw:z-index="1"><draw:image xlink:href="Pictures/10000000000001150000018FC99A39C26687B74C.jpg" xlink:type="simple" xlink:show="embed" xlink:actuate="onLoad" loext:mime-type="image/jpeg"/></draw:frame>COMPAGNIA ARCIERI ROVIGO<draw:frame draw:style-name="fr1" draw:name="Immagine3" text:anchor-type="char" svg:x="14.048cm" svg:y="0.129cm" svg:width="4.082cm" svg:height="4.538cm" draw:z-index="2"><draw:image xlink:href="Pictures/10000000000001410000016563E8B6B0F98806BF.jpg" xlink:type="simple" xlink:show="embed" xlink:actuate="onLoad" loext:mime-type="image/jpeg"/></draw:frame></text:p>
      <text:p text:style-name="P1"/>
      <text:p text:style-name="P8">Società fondata nel 1979 – C.O.N.I. – F.I.T.Arco 06/009</text:p>
      <text:p text:style-name="P2"/>
      <text:p text:style-name="P10">Sede:</text:p>
      <text:p text:style-name="P3"/>
      <text:p text:style-name="P10">c/o Campo Sportivo Comunale di Sarzano</text:p>
      <text:p text:style-name="P11">Viale dei Mille</text:p>
      <text:p text:style-name="P4"/>
      <text:p text:style-name="P10">45100 Rovigo (RO)</text:p>
      <text:p text:style-name="P11">Tel. 328 0568035 <text:s/>(Presidente)</text:p>
      <text:p text:style-name="P3"/>
      <text:p text:style-name="P10">Tel. 347 6443733 (Segreteria)</text:p>
      <text:p text:style-name="P9"><text:span text:style-name="T1">e-mail </text:span><text:a xlink:type="simple" xlink:href="mailto:segreteria@arcieridirovigo.it" text:style-name="Internet_20_link" text:visited-style-name="Visited_20_Internet_20_Link"><text:span text:style-name="T1">segreteria@arcieridirovigo.it</text:span></text:a></text:p>
      <text:p text:style-name="P3"/>
      <text:p text:style-name="P10">PEC 06009@pec.fitarco.it</text:p>
      <text:p text:style-name="P3"/>
      <text:p text:style-name="P7"><text:a xlink:type="simple" xlink:href="http://www.arcieridirovigo.it/" text:style-name="Internet_20_link" text:visited-style-name="Visited_20_Internet_20_Link"><text:span text:style-name="T1">www.arcieridirovigo.it</text:span></text:a></text:p>
      <text:p text:style-name="P3"/>
      <text:p text:style-name="P10">Codice Fiscale 93011720294 P.I. 01181960293</text:p>
      <text:p text:style-name="P13"><text:span text:style-name="T3"><text:s text:c="82"/></text:span></text:p>
      <text:p text:style-name="P5"/>
      <text:p text:style-name="P14"><text:span text:style-name="T5">R</text:span><text:span text:style-name="T4">ICHIESTA VISITA MEDICA PER IDONEITA’ <text:s text:c="2"/>ALLO <text:s text:c="2"/>SPORT </text:span></text:p>
      <text:p text:style-name="P14"><text:span text:style-name="T4">AGONISTICO</text:span></text:p>
      <text:p text:style-name="P17"><text:span text:style-name="T4">( D.M. 18/02/1982; <text:s/>Circ. Min. Sanità 31/01/1983; )</text:span></text:p>
      <text:p text:style-name="P17"><text:span text:style-name="T4"/></text:p>
      <text:p text:style-name="P16"><text:span text:style-name="T4">La <text:s/></text:span><text:span text:style-name="T6">A.S.D. Compagnia Arcieri rovigo</text:span></text:p>
      <text:p text:style-name="P15"><text:span text:style-name="T6"/></text:p>
      <text:p text:style-name="P15"><text:span text:style-name="T6"/></text:p>
      <text:p text:style-name="P19"><text:span text:style-name="T6">Chiede <text:s/>visita medico sportiva agonistica alla pratica del TIRO CON ARCO </text:span></text:p>
      <text:p text:style-name="P18"><text:span text:style-name="T6"/></text:p>
      <text:p text:style-name="P20"><text:span text:style-name="T6">per l’ATLETA</text:span></text:p>
      <text:p text:style-name="P23"><text:span text:style-name="T6"/></text:p>
      <text:p text:style-name="P18"><text:span text:style-name="T6">Cognome………………………………...Nome…………………………………………………………….</text:span></text:p>
      <text:p text:style-name="P24"><text:span text:style-name="T6"/></text:p>
      <text:p text:style-name="P18"><text:span text:style-name="T6">Nato a ………………………………………………...il………………………………………………………..</text:span></text:p>
      <text:p text:style-name="P24"><text:span text:style-name="T6"/></text:p>
      <text:p text:style-name="P18"><text:span text:style-name="T6">Residente:……………………………………………...CAP……………………………………………….</text:span></text:p>
      <text:p text:style-name="P24"><text:span text:style-name="T6"/></text:p>
      <text:p text:style-name="P18"><text:span text:style-name="T6">Via………………………………………………………………………..N°……………………………………..</text:span></text:p>
      <text:p text:style-name="P24"><text:span text:style-name="T6"/></text:p>
      <text:p text:style-name="P18"><text:span text:style-name="T6">Telefono:……………………………………………………………………………………………………..</text:span></text:p>
      <text:p text:style-name="P18"><text:span text:style-name="T6"/></text:p>
      <text:p text:style-name="P18"><text:span text:style-name="T6"><text:s text:c="69"/>TIMBRO E FIRMA DEL PRESIDENTE</text:span></text:p>
      <text:p text:style-name="P18"><text:span text:style-name="T6"/></text:p>
      <text:p text:style-name="P18"><text:span text:style-name="T6"/></text:p>
      <text:p text:style-name="P22"><text:span text:style-name="T6">AUTODICHIARAZIONE Decreto n. 196/03 T.U. 2004</text:span></text:p>
      <text:p text:style-name="P22"><text:span text:style-name="T6"><text:s/>Il sottoscritto ........................................................... (esercente la potestà genitoriale sul minore.........................................................................................) dà il consenso alla effettuazione dei relativi accertamenti di idoneità.</text:span></text:p>
      <text:p text:style-name="P21"><text:span text:style-name="T6">Firma del dichiarante o (per i minori) dell'esercente la potestà genitoriale</text:span></text:p>
      <text:p text:style-name="P21"><text:span text:style-name="T6">...............................................…</text:span></text:p>
      <text:p text:style-name="P21"><text:span text:style-name="T6"/></text:p>
      <text:p text:style-name="P21"><text:span text:style-name="T6">IO SOTTOSCRITTO DICHIARO DI AVERE INFORMATO ESATTAMENTE IL MEDICO DELLE MIE ATTUALI CONDIZIONI PSICO-FISICHE, DELLE AFFEZIONI PRECEDENTI E DI NON ESSERE MAI STATO DICHIARATO NON IDONEO IN PRECEDENTI VISITE MEDICO - SPORTIVE DI LEGGE.</text:span></text:p>
      <text:p text:style-name="P21"><text:span text:style-name="T6"/></text:p>
      <text:p text:style-name="P21"><text:span text:style-name="T6">Firma del dichiarante o (per i minori) dell'esercente la potestà genitoriale</text:span></text:p>
      <text:p text:style-name="P21"><text:span text:style-name="T6">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Castellar" svg:font-family="Castellar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 Light1" svg:font-family="'Calibri Light'" style:font-adornments="Regular" style:font-family-generic="swiss" style:font-pitch="variable"/>
    <style:font-face style:name="Eras Medium ITC" svg:font-family="'Eras Medium IT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8Num1z1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WW8Num1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WW8Num1z4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WW8Num1z5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WW8Num1z6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WW8Num1z7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WW8Num1z8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0.751cm" fo:margin-left="1.244cm" fo:margin-right="1.739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meta:initial-creator>DALL`ARA, M.LLO 1ª CL. Paolo - 1 Rtc Milano</meta:initial-creator>
    <meta:creation-date>2019-10-16T10:49:00</meta:creation-date>
    <dc:date>2020-02-16T10:40:17.978000000</dc:date>
    <meta:editing-cycles>13</meta:editing-cycles>
    <meta:editing-duration>PT51M28S</meta:editing-duration>
    <meta:generator>LibreOffice/6.0.3.2$Windows_X86_64 LibreOffice_project/8f48d515416608e3a835360314dac7e47fd0b821</meta:generator>
    <meta:print-date>2020-01-31T17:14:21.816000000</meta:print-date>
    <meta:document-statistic meta:table-count="0" meta:image-count="3" meta:object-count="0" meta:page-count="1" meta:paragraph-count="33" meta:word-count="173" meta:character-count="1856" meta:non-whitespace-character-count="1551"/>
  </office:meta>
</office:document-meta>
</file>