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33900000219F09CD66C7DA8AD1B.jpg" manifest:media-type="image/jpeg"/>
  <manifest:file-entry manifest:full-path="Pictures/10000000000001150000018FC99A39C26687B74C.jpg" manifest:media-type="image/jpeg"/>
  <manifest:file-entry manifest:full-path="Pictures/10000000000001410000016563E8B6B0F98806BF.jpg" manifest:media-type="image/jpe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Eras Medium ITC" svg:font-family="'Eras Medium ITC'"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paragraph-properties fo:line-height="0.035cm"/>
      <style:text-properties style:font-name="Times New Roman" fo:font-size="12pt" fo:font-weight="bold" style:font-name-asian="Times New Roman" style:font-size-asian="12pt" style:font-weight-asian="bold" style:font-name-complex="Times New Roman"/>
    </style:style>
    <style:style style:name="P2" style:family="paragraph" style:parent-style-name="Standard">
      <style:paragraph-properties fo:line-height="0.478cm"/>
      <style:text-properties style:font-name="Times New Roman" fo:font-size="12pt" fo:font-weight="bold" style:font-name-asian="Times New Roman" style:font-size-asian="12pt" style:font-weight-asian="bold" style:font-name-complex="Times New Roman"/>
    </style:style>
    <style:style style:name="P3" style:family="paragraph" style:parent-style-name="Standard">
      <style:paragraph-properties fo:line-height="0.004cm"/>
      <style:text-properties style:font-name="Times New Roman" fo:font-size="12pt" fo:font-weight="bold" style:font-name-asian="Times New Roman" style:font-size-asian="12pt" style:font-weight-asian="bold" style:font-name-complex="Times New Roman"/>
    </style:style>
    <style:style style:name="P4" style:family="paragraph" style:parent-style-name="Standard">
      <style:paragraph-properties fo:line-height="0.005cm"/>
      <style:text-properties style:font-name="Times New Roman" fo:font-size="12pt" fo:font-weight="bold" style:font-name-asian="Times New Roman" style:font-size-asian="12pt" style:font-weight-asian="bold" style:font-name-complex="Times New Roman"/>
    </style:style>
    <style:style style:name="P5" style:family="paragraph" style:parent-style-name="Standard">
      <style:paragraph-properties fo:text-align="start" style:justify-single-word="false"/>
      <style:text-properties style:font-name="Times New Roman" fo:font-size="12pt" officeooo:rsid="001d92b3" officeooo:paragraph-rsid="000c5a82" style:font-size-asian="12pt" style:font-size-complex="12pt"/>
    </style:style>
    <style:style style:name="P6" style:family="paragraph" style:parent-style-name="Standard">
      <style:paragraph-properties fo:line-height="115%" fo:text-align="start" style:justify-single-word="false"/>
      <style:text-properties style:font-name="Times New Roman" fo:font-size="14pt" officeooo:rsid="001d92b3" officeooo:paragraph-rsid="000c5a82" style:font-name-asian="Times New Roman" style:font-size-asian="14pt" style:font-size-complex="14pt"/>
    </style:style>
    <style:style style:name="P7" style:family="paragraph" style:parent-style-name="Standard">
      <style:paragraph-properties fo:text-align="center" style:justify-single-word="false"/>
      <style:text-properties style:font-name="Times New Roman" fo:font-size="14pt" officeooo:rsid="001d92b3" officeooo:paragraph-rsid="000c5a82" style:font-size-asian="14pt" style:font-size-complex="14pt"/>
    </style:style>
    <style:style style:name="P8" style:family="paragraph" style:parent-style-name="Standard">
      <style:paragraph-properties fo:text-align="start" style:justify-single-word="false"/>
      <style:text-properties style:font-name="Times New Roman" fo:font-size="14pt" officeooo:rsid="001d92b3" officeooo:paragraph-rsid="000c5a82" style:font-size-asian="14pt" style:font-size-complex="14pt"/>
    </style:style>
    <style:style style:name="P9" style:family="paragraph" style:parent-style-name="Standard">
      <style:paragraph-properties fo:text-align="justify" style:justify-single-word="false"/>
      <style:text-properties style:font-name="Times New Roman" fo:font-size="14pt" officeooo:rsid="001d92b3" officeooo:paragraph-rsid="000c5a82" style:font-size-asian="14pt" style:font-size-complex="14pt"/>
    </style:style>
    <style:style style:name="P10" style:family="paragraph" style:parent-style-name="Standard">
      <style:paragraph-properties fo:text-align="justify" style:justify-single-word="false"/>
      <style:text-properties style:font-name="Times New Roman" fo:font-size="16pt" officeooo:rsid="001d92b3" officeooo:paragraph-rsid="000c5a82" style:font-size-asian="16pt" style:font-size-complex="16pt"/>
    </style:style>
    <style:style style:name="P11" style:family="paragraph" style:parent-style-name="Standard">
      <style:paragraph-properties fo:text-align="start" style:justify-single-word="false"/>
      <style:text-properties style:font-name="Times New Roman" fo:font-size="10pt" officeooo:rsid="001d92b3" officeooo:paragraph-rsid="000c5a82" style:font-size-asian="10pt" style:font-size-complex="10pt"/>
    </style:style>
    <style:style style:name="P12" style:family="paragraph" style:parent-style-name="Standard">
      <style:paragraph-properties fo:text-align="center" style:justify-single-word="false"/>
      <style:text-properties officeooo:rsid="001d92b3" officeooo:paragraph-rsid="000c5a82"/>
    </style:style>
    <style:style style:name="P13" style:family="paragraph" style:parent-style-name="Standard">
      <style:paragraph-properties fo:line-height="0.522cm"/>
      <style:text-properties style:font-name="Cambria" fo:font-size="11.5pt" style:font-name-asian="Cambria" style:font-size-asian="11.5pt" style:font-name-complex="Cambria"/>
    </style:style>
    <style:style style:name="P14" style:family="paragraph" style:parent-style-name="Standard">
      <style:paragraph-properties fo:margin-left="4.163cm" fo:margin-right="0cm" fo:line-height="98%" fo:text-indent="0cm" style:auto-text-indent="false"/>
      <style:text-properties style:font-name="Eras Medium ITC" fo:font-size="18pt" fo:font-weight="bold" style:font-name-asian="Eras Medium ITC" style:font-size-asian="18pt" style:font-weight-asian="bold" style:font-name-complex="Eras Medium ITC"/>
    </style:style>
    <style:style style:name="P15" style:family="paragraph" style:parent-style-name="Standard">
      <style:paragraph-properties fo:margin-left="0cm" fo:margin-right="0.529cm" style:line-height-at-least="0cm" fo:text-align="center" style:justify-single-word="false" fo:text-indent="0cm" style:auto-text-indent="false"/>
    </style:style>
    <style:style style:name="P16" style:family="paragraph" style:parent-style-name="Standard">
      <style:paragraph-properties fo:margin-left="0cm" fo:margin-right="0.529cm" style:line-height-at-least="0cm" fo:text-align="center" style:justify-single-word="false" fo:text-indent="0cm" style:auto-text-indent="false"/>
      <style:text-properties style:font-name="Eras Medium ITC" fo:font-weight="bold" style:font-name-asian="Eras Medium ITC" style:font-weight-asian="bold" style:font-name-complex="Eras Medium ITC"/>
    </style:style>
    <style:style style:name="P17" style:family="paragraph" style:parent-style-name="Standard">
      <style:paragraph-properties fo:margin-left="0cm" fo:margin-right="0.529cm" fo:line-height="98%" fo:text-align="center" style:justify-single-word="false" fo:text-indent="0cm" style:auto-text-indent="false"/>
    </style:style>
    <style:style style:name="P18" style:family="paragraph" style:parent-style-name="Standard">
      <style:paragraph-properties fo:margin-left="0cm" fo:margin-right="0.494cm" style:line-height-at-least="0cm" fo:text-align="center" style:justify-single-word="false" fo:text-indent="0cm" style:auto-text-indent="false"/>
      <style:text-properties style:font-name="Eras Medium ITC" fo:font-weight="bold" style:font-name-asian="Eras Medium ITC" style:font-weight-asian="bold" style:font-name-complex="Eras Medium ITC"/>
    </style:style>
    <style:style style:name="P19" style:family="paragraph" style:parent-style-name="Standard">
      <style:paragraph-properties fo:margin-left="0cm" fo:margin-right="0.494cm" fo:line-height="98%" fo:text-align="center" style:justify-single-word="false" fo:text-indent="0cm" style:auto-text-indent="false"/>
      <style:text-properties style:font-name="Eras Medium ITC" fo:font-weight="bold" style:font-name-asian="Eras Medium ITC" style:font-weight-asian="bold" style:font-name-complex="Eras Medium ITC"/>
    </style:style>
    <style:style style:name="P20" style:family="paragraph" style:parent-style-name="Standard" style:master-page-name="Standard">
      <style:paragraph-properties fo:margin-left="4.304cm" fo:margin-right="0cm" style:line-height-at-least="0cm" fo:text-indent="0cm" style:auto-text-indent="false" style:page-number="auto"/>
      <style:text-properties style:font-name="Eras Medium ITC" fo:font-size="12pt" fo:font-weight="bold" style:font-name-asian="Eras Medium ITC" style:font-size-asian="12pt" style:font-weight-asian="bold" style:font-name-complex="Eras Medium ITC"/>
    </style:style>
    <style:style style:name="P21" style:family="paragraph">
      <loext:graphic-properties draw:fill="none"/>
    </style:style>
    <style:style style:name="T1" style:family="text">
      <style:text-properties fo:font-size="12pt" style:font-size-asian="12pt" style:font-size-complex="12pt"/>
    </style:style>
    <style:style style:name="T2" style:family="text">
      <style:text-properties style:font-name="Eras Medium ITC" fo:font-weight="bold" style:font-name-asian="Eras Medium ITC" style:font-weight-asian="bold" style:font-name-complex="Eras Medium ITC"/>
    </style:style>
    <style:style style:name="T3" style:family="text">
      <style:text-properties style:font-name="Cambria" fo:font-size="10pt" officeooo:rsid="00070cd1" style:font-name-asian="Cambria" style:font-size-asian="10pt" style:font-name-complex="Cambria" style:font-size-complex="10pt"/>
    </style:style>
    <style:style style:name="T4" style:family="text">
      <style:text-properties style:font-name="Cambria" fo:font-size="13pt" officeooo:rsid="00070cd1" style:font-name-asian="Cambria" style:font-size-asian="11.3500003814697pt" style:font-name-complex="Cambria" style:font-size-complex="13pt"/>
    </style:style>
    <style:style style:name="T5" style:family="text">
      <style:text-properties fo:font-size="10pt" style:font-size-asian="10pt" style:font-size-complex="10pt"/>
    </style:style>
    <style:style style:name="T6" style:family="text">
      <style:text-properties fo:font-size="10pt" officeooo:rsid="002167e9" style:font-size-asian="10pt" style:font-size-complex="10pt"/>
    </style:style>
    <style:style style:name="T7" style:family="text">
      <style:text-properties fo:font-size="16pt" style:font-size-asian="16pt" style:font-size-complex="16pt"/>
    </style:style>
    <style:style style:name="T8" style:family="text">
      <style:text-properties officeooo:rsid="001f1d3b"/>
    </style:style>
    <style:style style:name="T9" style:family="text">
      <style:text-properties officeooo:rsid="001f97d6"/>
    </style:style>
    <style:style style:name="T10" style:family="text">
      <style:text-properties officeooo:rsid="002247ed"/>
    </style:style>
    <style:style style:name="T11" style:family="text">
      <style:text-properties officeooo:rsid="000c5a82"/>
    </style:style>
    <style:style style:name="fr1" style:family="graphic" style:parent-style-name="Graphics">
      <style:graphic-properties fo:margin-left="0.319cm" fo:margin-right="0.319cm" fo:margin-top="0cm" fo:margin-bottom="0cm" style:run-through="background" style:wrap="run-through" style:number-wrapped-paragraphs="no-limit" style:vertical-pos="from-top" style:vertical-rel="paragraph" style:horizontal-pos="from-left" style:horizontal-rel="paragraph" fo:background-color="transparent" draw:fill="none" draw:fill-color="#ffffff" fo:padding="0.002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solid" svg:stroke-width="0.203cm" draw:marker-start-width="0.654cm" draw:marker-end-width="0.654cm" draw:fill="none" draw:textarea-horizontal-align="justify" draw:textarea-vertical-align="middle" draw:auto-grow-height="false" fo:min-height="5.731cm" fo:min-width="18.577cm" fo:padding-top="0.099cm" fo:padding-bottom="0.099cm" fo:padding-left="0.099cm" fo:padding-right="0.099cm" style:run-through="back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draw:frame draw:style-name="fr1" draw:name="Immagine1" text:anchor-type="char" svg:x="3.56cm" svg:y="0.012cm" svg:width="10.481cm" svg:height="6.368cm" draw:z-index="0"><draw:image xlink:href="Pictures/100000000000033900000219F09CD66C7DA8AD1B.jpg" xlink:type="simple" xlink:show="embed" xlink:actuate="onLoad" loext:mime-type="image/jpeg"/></draw:frame><text:bookmark text:name="page1"/>ASSOCIAZIONE SPORTIVA DILETTANTISTICA:</text:p>
      <text:p text:style-name="P1"/>
      <text:p text:style-name="P14"><draw:frame draw:style-name="fr1" draw:name="Immagine2" text:anchor-type="char" svg:x="-0.132cm" svg:y="0.138cm" svg:width="3.519cm" svg:height="5.075cm" draw:z-index="1"><draw:image xlink:href="Pictures/10000000000001150000018FC99A39C26687B74C.jpg" xlink:type="simple" xlink:show="embed" xlink:actuate="onLoad" loext:mime-type="image/jpeg"/></draw:frame>COMPAGNIA ARCIERI ROVIGO<draw:frame draw:style-name="fr1" draw:name="Immagine3" text:anchor-type="char" svg:x="14.048cm" svg:y="0.129cm" svg:width="4.082cm" svg:height="4.538cm" draw:z-index="2"><draw:image xlink:href="Pictures/10000000000001410000016563E8B6B0F98806BF.jpg" xlink:type="simple" xlink:show="embed" xlink:actuate="onLoad" loext:mime-type="image/jpeg"/></draw:frame></text:p>
      <text:p text:style-name="P1"/>
      <text:p text:style-name="P16">Società fondata nel 1979 – C.O.N.I. – F.I.T.Arco 06/009</text:p>
      <text:p text:style-name="P2"/>
      <text:p text:style-name="P18">Sede:</text:p>
      <text:p text:style-name="P3"/>
      <text:p text:style-name="P18">c/o Campo Sportivo Comunale di Sarzano</text:p>
      <text:p text:style-name="P19">Viale dei Mille</text:p>
      <text:p text:style-name="P4"/>
      <text:p text:style-name="P18">45100 Rovigo (RO)</text:p>
      <text:p text:style-name="P19">Tel. 328 0568035 <text:s/>(Presidente)</text:p>
      <text:p text:style-name="P3"/>
      <text:p text:style-name="P18">Tel. 347 6443733 (Segreteria)</text:p>
      <text:p text:style-name="P17"><text:span text:style-name="T2">e-mail </text:span><text:a xlink:type="simple" xlink:href="mailto:segreteria@arcieridirovigo.it" text:style-name="Internet_20_link" text:visited-style-name="Visited_20_Internet_20_Link"><text:span text:style-name="T2">segreteria@arcieridirovigo.it</text:span></text:a></text:p>
      <text:p text:style-name="P3"/>
      <text:p text:style-name="P18">PEC 06009@pec.fitarco.it</text:p>
      <text:p text:style-name="P3"/>
      <text:p text:style-name="P15"><text:a xlink:type="simple" xlink:href="http://www.arcieridirovigo.it/" text:style-name="Internet_20_link" text:visited-style-name="Visited_20_Internet_20_Link"><text:span text:style-name="T2">www.arcieridirovigo.it</text:span></text:a></text:p>
      <text:p text:style-name="P3"/>
      <text:p text:style-name="P18">Codice Fiscale 93011720294 P.I. 01181960293</text:p>
      <text:p text:style-name="P13"/>
      <text:p text:style-name="P12"><text:span text:style-name="T7">MODULO ISCRIZIONE</text:span> </text:p>
      <text:p text:style-name="P10">Il Sottoscritto/a .……………………………..................………....……....…</text:p>
      <text:p text:style-name="P10">Nato/a a ........................…………..…...(...............) il ........……………....... </text:p>
      <text:p text:style-name="P10">C.F. ……………………………………………………………………..…..</text:p>
      <text:p text:style-name="P10">Residente a ............…..........................(...............) CAP ...........…..……...... </text:p>
      <text:p text:style-name="P10">Via ........................................................................................... Nr. .……...... </text:p>
      <text:p text:style-name="P10">Tel.Cell: ………………………………………………………………...….</text:p>
      <text:p text:style-name="P10">E-Mail: .................................………………….......................……............. </text:p>
      <text:p text:style-name="P7"/>
      <text:p text:style-name="P7">CHIEDO </text:p>
      <text:p text:style-name="P5">Ai termini di legge, Art. 1341 CC, ribadisco specificamente l’autorizzazione al tesseramento FITARCO <text:span text:style-name="T8">e CSEN</text:span> da parte della Società, l’accettazione dei vincoli da esso derivanti, l’accettazione dello Statuto e dei Regolamenti Societari ,FITARCO, <text:span text:style-name="T8">e CSEN, </text:span>l’autorizzazione alla Società alla detenzione e divulgazione dei dati personali <text:span text:style-name="T8">e delle foto.</text:span></text:p>
      <text:p text:style-name="P8"><draw:custom-shape text:anchor-type="paragraph" draw:z-index="3" draw:name="Forma1" draw:style-name="gr1" draw:text-style-name="P21" svg:width="18.776cm" svg:height="5.929cm" svg:x="-0.192cm" svg:y="0.305cm"><text:p/><draw:enhanced-geometry svg:viewBox="0 0 21600 21600" draw:type="rectangle" draw:enhanced-path="M 0 0 L 21600 0 21600 21600 0 21600 0 0 Z N"/></draw:custom-shape></text:p>
      <text:p text:style-name="P5">(Questa parte va compilata in caso di minorenne da un familiare o da chi ne fa le veci) Ai termini di legge, Art. 1341 CC, ribadisco specificamente l’autorizzazione al tesseramento FITARCO da parte della Società, l’accettazione dei vincoli da esso derivanti, l’accettazione dello Statuto e dei Regolamenti Societari e FITARCO, l’autorizzazione alla Società alla detenzione e divulgazione dei dati personali. Io Sottoscritto/a ..................................…….....................................................……........... Nato/a a ......................................................... (Prov...........) il ................................... residente a ......................................................................................... Via ..................................................................................... Nr........... (Prov. …......) CAP ................................ Tel. Cell: .........................….........….</text:p>
      <text:p text:style-name="P5"><text:s/>E-Mail: .............................................................................. </text:p>
      <text:p text:style-name="P5">in quanto esercitante la patria potestà per il richiedente, </text:p>
      <text:p text:style-name="P8"/>
      <text:p text:style-name="P7">DICHIARO </text:p>
      <text:p text:style-name="P9">di assumermi ogni responsabilità a me spettante per quanto possa derivare dall’esercizio del Tiro con l’Arco da parte del richiedente, nonché di accettare in toto e senza riserve lo Statuto* ed i Regolamenti* della Associazione. Autorizzo la Società a procedere con il tesseramento del richiedente, conscio dei vincoli che ne derivano. </text:p>
      <text:p text:style-name="P8"/>
      <text:p text:style-name="P8">(*) Statuto e Regolamenti sono consultabili <text:span text:style-name="T9">sul sito internet della Compagnia arcieri Rovigo</text:span></text:p>
      <text:p text:style-name="P8"><text:s text:c="55"/></text:p>
      <text:p text:style-name="P8"><text:s text:c="4"/>Firma dell’ iscritto (o esercente patria potestà) <text:s/>…………………………………………………. <text:s text:c="14"/><text:span text:style-name="T11">Rovigo, li……………………...</text:span> <text:s text:c="12"/></text:p>
      <text:p text:style-name="P8"><text:soft-page-break/><text:s text:c="82"/></text:p>
      <text:p text:style-name="P8"/>
      <text:p text:style-name="P8"><text:span text:style-name="T5">Consenso al trattamento dei dati personali (D.Lgs. n. 196 del 30/06/2003) Desideriamo informarLa che il D.lgs. n.196 del 30 giugno 2003 ("Codice in materia di protezione dei dati personali") prevede la tutela delle persone e di altri soggetti rispetto al trattamento dei dati personali. Secondo la normativa indicata, tale trattamento sarà improntato ai principi di correttezza, liceità e trasparenza e di tutela della riservatezza e dei diritti suoi e del minore che si iscrive alla Compagnia Arcieri </text:span><text:span text:style-name="T6">Rovigo A</text:span><text:span text:style-name="T5">.S.D. ai sensi dell'articolo 13 del D.lgs. n.196/2003, pertanto, Le forniamo le seguenti informazioni: 1. I dati da Lei forniti verranno trattati per tutte le finalità delle attività svolte dalla nostra Società sportiva, quali un’efficace gestione dei rapporti tra le parti e la gestione dei servizi erogati. In particolare, vi si informa, a titolo di esempio, che i dati raccolti saranno trattati per le seguenti finalità: a) Per esigenze preliminari e per la compilazione della domanda di iscrizione b) Per adempiere a qualunque tipo di obbligo previsto dalle leggi e normative vigenti c) Per organizzare e testimoniare le attività sportive nelle quali l’atleta verrà inserito, anche con la realizzazione di fotografie e/o filmati multimediali. d) Per la realizzazione di filmati e fotografie degli atleti e degli istruttori per fini legati alla promozione delle attività sportive della Società, tramite qualsiasi mezzo di comunicazione (internet, giornali, volantini…) e) Per inviare comunicazioni o avvisi 2. I dati verranno trattati sia con strumenti informatici sia su supporti cartacei che su ogni altro tipo di supporto idoneo, nel rispetto delle misure minime di sicurezza ai sensi del Disciplinare Tecnico, Allegato B del Testo Unico della Privacy. In particolare vi si informa che : - Durante le attività sportive è possibile che vengano effettuate riprese video o scatti fotografici al fine di documentare quanto svolto sia da collaboratori che da altri parenti/genitori. 3. Il conferimento dei dati è obbligatorio per poter organizzare le attività promosse dalla Compagnia Arcieri </text:span><text:span text:style-name="T6">Rovigo</text:span><text:span text:style-name="T5"> e l'eventuale rifiuto di fornire tali dati potrebbe comportare la mancata o parziale prosecuzione del rapporto. 4. I dati potranno essere comunicati a soggetti esterni alla Compagnia Arcieri </text:span><text:span text:style-name="T6">Rovigo</text:span><text:span text:style-name="T5">, quali gli Enti Sportivi (FITARCO), </text:span><text:span text:style-name="T6">enti di promozione sportiva, Coni, </text:span><text:span text:style-name="T5">compagnie di assicurazioni, o altri soggetti solo se strettamente collegati all’esecuzione del rapporto o che svolgono specifici incarichi per conto della Compagnia Arcieri </text:span><text:span text:style-name="T6">Rovigo</text:span><text:span text:style-name="T5"> 5. Il titolare del trattamento dati è Compagnia Arcieri </text:span><text:span text:style-name="T6">Rovigo</text:span><text:span text:style-name="T5"> A.S.D. 6. Il responsabile del trattamento dati è individuato nella figura del Presidente pro tempore. 7. L'Informativa relativa al trattamento dei dati personali è disponibile su richiesta alla segreteria. 8. In ogni momento potrà esercitare i Suoi diritti nei confronti del titolare del trattamento, ai sensi dell'art.7 del D.lgs.196/03. Dichiaro di aver preso visione dell’informativa. </text:span></text:p>
      <text:p text:style-name="P11"/>
      <text:p text:style-name="P8"><text:span text:style-name="T1">Firma dell’ iscritto (o esercente patria potestà)</text:span><text:span text:style-name="T5"> …..................................................................... </text:span></text:p>
      <text:p text:style-name="P11"/>
      <text:p text:style-name="P11"/>
      <text:p text:style-name="P11">Consenso al trattamento dei dati Ai sensi dell’art. 23 e 130 del D.Lgs. 196/2003, dichiaro di aver preso visione del punto 1 e 2 dell’informativa ed esprimo il mio libero ed informato consenso al trattamento dei propri dati personali e di quelli del bambino di cui si chiede l’iscrizione alla Compagnia. In particolare: A)TRATTAMENTO DEI DATI PERSONALI E/O SENSIBILI Esprimo il mio consenso al trattamento dei dati personali e sensibili dell’Atleta per l’iscrizione alle gare e per le finalità di cui al punto 1.a, 1.b ed 1.e. B)TRATTAMENTO DEI DATI PER RIPRESE VIDEO E FOTOGRAFICHE PER DOCUMENTARE LE ATTIVITA’ DELL’ATLETA Esprimo il mio consenso al trattamento dei dati personali e sensibili dell’Atleta per le riprese video o scatti fotografici che possano essere eseguite durante le attività come da punto 1.c. C)TRATTAMENTO DEI DATI PER RIPRESE VIDEO E FOTOGRAFICHE PER PROMOZIONE DELLE ATTIVITA’DELLA SOCIETA’ Esprimo il mio consenso al trattamento dei dati personali e sensibili dell’atleta per fini legati alla promozione delle attività sportive della Società tramite qualsiasi mezzo di comunicazione (internet, giornali, volantini…), come da punto 1.d.</text:p>
      <text:p text:style-name="P11"/>
      <text:p text:style-name="P5"><text:span text:style-name="T10">Rovigo</text:span>, lì ……………………………. <text:s text:c="22"/>Firma dell’ iscritto (o esercente patria potestà) <text:s text:c="2"/></text:p>
      <text:p text:style-name="P11"><text:s text:c="3"/></text:p>
      <text:p text:style-name="P6"><text:span text:style-name="T3"><text:s text:c="128"/></text:span><text:span text:style-name="T4">……………………………………….</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Eras Medium ITC" svg:font-family="'Eras Medium ITC'"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Liberation Serif" fo:font-size="12pt" fo:language="it" fo:country="IT" style:font-name-asian="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Calibri" fo:font-family="Calibri" style:font-family-generic="swiss" style:font-pitch="variable" fo:font-size="10pt" fo:language="it" fo:country="IT" style:font-name-asian="Calibri" style:font-family-asian="Calibri" style:font-family-generic-asian="swiss" style:font-pitch-asian="variable" style:font-size-asian="10pt" style:font-name-complex="Arial" style:font-family-complex="Arial" style:font-family-generic-complex="swiss"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Car._20_predefinito_20_paragrafo" style:display-name="Car. predefinito paragrafo"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style:list-level-properties>
      </text:list-level-style-number>
      <text:list-level-style-bullet text:level="2" text:style-name="WW8Num1z1" style:num-suffix="." text:bullet-char="←">
        <style:list-level-properties text:list-level-position-and-space-mode="label-alignment">
          <style:list-level-label-alignment text:label-followed-by="listtab"/>
        </style:list-level-properties>
        <style:text-properties style:font-name="Liberation Serif"/>
      </text:list-level-style-bullet>
      <text:list-level-style-bullet text:level="3" text:style-name="WW8Num1z2" style:num-suffix="." text:bullet-char="←">
        <style:list-level-properties text:list-level-position-and-space-mode="label-alignment">
          <style:list-level-label-alignment text:label-followed-by="listtab"/>
        </style:list-level-properties>
        <style:text-properties style:font-name="Liberation Serif"/>
      </text:list-level-style-bullet>
      <text:list-level-style-bullet text:level="4" text:style-name="WW8Num1z3" style:num-suffix="." text:bullet-char="←">
        <style:list-level-properties text:list-level-position-and-space-mode="label-alignment">
          <style:list-level-label-alignment text:label-followed-by="listtab"/>
        </style:list-level-properties>
        <style:text-properties style:font-name="Liberation Serif"/>
      </text:list-level-style-bullet>
      <text:list-level-style-bullet text:level="5" text:style-name="WW8Num1z4" style:num-suffix="." text:bullet-char="←">
        <style:list-level-properties text:list-level-position-and-space-mode="label-alignment">
          <style:list-level-label-alignment text:label-followed-by="listtab"/>
        </style:list-level-properties>
        <style:text-properties style:font-name="Liberation Serif"/>
      </text:list-level-style-bullet>
      <text:list-level-style-bullet text:level="6" text:style-name="WW8Num1z5" style:num-suffix="." text:bullet-char="←">
        <style:list-level-properties text:list-level-position-and-space-mode="label-alignment">
          <style:list-level-label-alignment text:label-followed-by="listtab"/>
        </style:list-level-properties>
        <style:text-properties style:font-name="Liberation Serif"/>
      </text:list-level-style-bullet>
      <text:list-level-style-bullet text:level="7" text:style-name="WW8Num1z6" style:num-suffix="." text:bullet-char="←">
        <style:list-level-properties text:list-level-position-and-space-mode="label-alignment">
          <style:list-level-label-alignment text:label-followed-by="listtab"/>
        </style:list-level-properties>
        <style:text-properties style:font-name="Liberation Serif"/>
      </text:list-level-style-bullet>
      <text:list-level-style-bullet text:level="8" text:style-name="WW8Num1z7" style:num-suffix="." text:bullet-char="←">
        <style:list-level-properties text:list-level-position-and-space-mode="label-alignment">
          <style:list-level-label-alignment text:label-followed-by="listtab"/>
        </style:list-level-properties>
        <style:text-properties style:font-name="Liberation Serif"/>
      </text:list-level-style-bullet>
      <text:list-level-style-bullet text:level="9" text:style-name="WW8Num1z8" style:num-suffix="." text:bullet-char="←">
        <style:list-level-properties text:list-level-position-and-space-mode="label-alignment">
          <style:list-level-label-alignment text:label-followed-by="listtab"/>
        </style:list-level-properties>
        <style:text-properties style:font-name="Liberation Serif"/>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0.9cm" fo:margin-bottom="0.751cm" fo:margin-left="1.244cm" fo:margin-right="1.739cm" style:writing-mode="lr-tb" style:layout-grid-color="#c0c0c0" style:layout-grid-lines="44" style:layout-grid-base-height="0.635cm" style:layout-grid-ruby-height="0cm" style:layout-grid-mode="none" style:layout-grid-ruby-below="false" style:layout-grid-print="false" style:layout-grid-display="false" style:layout-grid-base-width="0.35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meta:keyword/>
    <meta:initial-creator>DALL`ARA, M.LLO 1ª CL. Paolo - 1 Rtc Milano</meta:initial-creator>
    <meta:creation-date>2019-10-16T10:49:00</meta:creation-date>
    <dc:date>2020-01-31T18:20:17.882000000</dc:date>
    <meta:editing-cycles>11</meta:editing-cycles>
    <meta:editing-duration>PT39M10S</meta:editing-duration>
    <meta:generator>LibreOffice/6.0.3.2$Windows_X86_64 LibreOffice_project/8f48d515416608e3a835360314dac7e47fd0b821</meta:generator>
    <meta:print-date>2020-01-31T17:14:21.816000000</meta:print-date>
    <meta:document-statistic meta:table-count="0" meta:image-count="3" meta:object-count="0" meta:page-count="2" meta:paragraph-count="38" meta:word-count="931" meta:character-count="7606" meta:non-whitespace-character-count="6369"/>
  </office:meta>
</office:document-meta>
</file>